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avaden" style:master-page-name="MP0" style:family="paragraph">
      <style:paragraph-properties fo:break-before="page" fo:text-align="center"/>
      <style:text-properties fo:font-weight="bold" style:font-weight-asian="bold" fo:color="#FF0000" fo:font-size="15pt" style:font-size-asian="15pt" style:font-size-complex="15pt"/>
    </style:style>
    <style:style style:name="P2" style:parent-style-name="Navaden" style:family="paragraph">
      <style:text-properties fo:font-weight="bold" style:font-weight-asian="bold" fo:color="#FF0000"/>
    </style:style>
    <style:style style:name="P3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4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5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6" style:parent-style-name="Navaden" style:family="paragraph">
      <style:paragraph-properties fo:margin-top="0.0694in" fo:margin-bottom="0.0833in"/>
      <style:text-properties style:font-name="Arial" style:font-name-complex="Arial" fo:font-size="12pt" style:font-size-asian="12pt" style:font-size-complex="12pt"/>
    </style:style>
    <style:style style:name="P7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8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9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10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11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12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13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14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15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16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17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18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19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20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21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22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23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24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25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26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27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28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29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30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31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32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33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34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35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36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37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38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39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40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41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42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43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44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45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46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47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48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49" style:parent-style-name="Navaden" style:family="paragraph">
      <style:paragraph-properties fo:margin-bottom="0.0833in"/>
    </style:style>
    <style:style style:name="T50" style:parent-style-name="Privzetapisavaodstavka" style:family="text">
      <style:text-properties style:font-name="Arial" style:font-name-complex="Arial" fo:font-size="12pt" style:font-size-asian="12pt" style:font-size-complex="12pt"/>
    </style:style>
    <style:style style:name="P51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52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53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54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55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56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57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58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59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60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61" style:parent-style-name="Navaden" style:family="paragraph">
      <style:paragraph-properties fo:margin-bottom="0.0833in"/>
    </style:style>
    <style:style style:name="T62" style:parent-style-name="Privzetapisavaodstavka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3" style:parent-style-name="Privzetapisavaodstavka" style:family="text">
      <style:text-properties style:font-name="Arial" style:font-name-complex="Arial" fo:font-size="12pt" style:font-size-asian="12pt" style:font-size-complex="12pt"/>
    </style:style>
    <style:style style:name="T64" style:parent-style-name="Privzetapisavaodstavka" style:family="text">
      <style:text-properties style:font-name="Arial" style:font-name-complex="Arial" fo:font-size="12pt" style:font-size-asian="12pt" style:font-size-complex="12pt"/>
    </style:style>
    <style:style style:name="P65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66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67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68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69" style:parent-style-name="Navaden" style:family="paragraph">
      <style:paragraph-properties fo:margin-bottom="0.0833in"/>
      <style:text-properties style:font-name="Arial" style:font-name-complex="Arial" fo:color="#FF0000" fo:font-size="12pt" style:font-size-asian="12pt" style:font-size-complex="12pt"/>
    </style:style>
    <style:style style:name="P70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71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72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73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74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75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76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77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78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79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80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81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82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83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84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85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86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87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88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89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90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91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92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93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94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95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96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97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98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99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100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101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102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103" style:parent-style-name="Navaden" style:family="paragraph">
      <style:paragraph-properties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104" style:parent-style-name="Navaden" style:family="paragraph">
      <style:paragraph-properties fo:margin-bottom="0.0833in"/>
      <style:text-properties style:font-name="Arial" style:font-name-complex="Arial" fo:font-size="12pt" style:font-size-asian="12pt" style:font-size-complex="12pt"/>
    </style:style>
    <style:style style:name="P105" style:parent-style-name="Navaden" style:family="paragraph">
      <style:paragraph-properties fo:text-align="center"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106" style:parent-style-name="Navaden" style:family="paragraph">
      <style:paragraph-properties fo:text-align="center"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107" style:parent-style-name="Navaden" style:family="paragraph">
      <style:paragraph-properties fo:text-align="center"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108" style:parent-style-name="Navaden" style:family="paragraph">
      <style:paragraph-properties fo:text-align="center" fo:margin-bottom="0.0833in"/>
    </style:style>
    <style:style style:name="T109" style:parent-style-name="Privzetapisavaodstavka" style:family="text">
      <style:text-properties style:font-name="Arial" style:font-name-complex="Arial" fo:font-weight="bold" style:font-weight-asian="bold" fo:font-size="22pt" style:font-size-asian="22pt" style:font-size-complex="22pt"/>
    </style:style>
    <style:style style:name="T110" style:parent-style-name="Privzetapisavaodstavka" style:family="text">
      <style:text-properties style:font-name="Arial" style:font-name-complex="Arial" fo:font-weight="bold" style:font-weight-asian="bold" fo:font-size="22pt" style:font-size-asian="22pt" style:font-size-complex="22pt"/>
    </style:style>
  </office:automatic-styles>
  <office:body>
    <office:text text:use-soft-page-breaks="true">
      <text:p text:style-name="P1">PRIREDITVE VESELI DECEMBER 2014</text:p>
      <text:p text:style-name="P2"/>
      <text:p text:style-name="P3">SREDA, 3. 12. 2014, <text:s/>OB 17. URI</text:p>
      <text:p text:style-name="P4">PREDNOVOLETNO SREČANJE <text:s/>PROSTOVOLJCEV CUDV ČRNA</text:p>
      <text:p text:style-name="P5">KULTURNI DOM ČRNA</text:p>
      <text:p text:style-name="P6"/>
      <text:p text:style-name="P7">ČETRTEK, 4. 12. 2014<text:s/></text:p>
      <text:p text:style-name="P8">CELODNEVNO KRAŠENJE SMREČIC V<text:s/>CENTRU ČRNE (VSAK OBČAN PRISPEVA EN OKRASEK)</text:p>
      <text:p text:style-name="P9">CENTER ČRNE</text:p>
      <text:p text:style-name="P10"/>
      <text:p text:style-name="P11">PETEK, 5. 12. 2014, OB 18. URI</text:p>
      <text:p text:style-name="P12">PRIHOD SVETEGA MIKLAVŽA</text:p>
      <text:p text:style-name="P13">CERKEV SV. OŽBOLTA</text:p>
      <text:p text:style-name="P14"/>
      <text:p text:style-name="P15">PETEK, 5. 12. 2014, OB 18. URI</text:p>
      <text:p text:style-name="P16">GLEDALIŠKA SKUPINA ZIMZELEN <text:s/>PREVALJE Z GLEDALIŠKO IGRO TONČKA IŠČE MOŽA</text:p>
      <text:p text:style-name="P17">DELAVSKI DOM ŽERJAV</text:p>
      <text:p text:style-name="P18"/>
      <text:p text:style-name="P19">SOBOTA, 6. 12. 2014, OB 18. URI</text:p>
      <text:p text:style-name="P20">MIKLAVŽEV KONCERT PIHALNEGA ORKESTRA RUDNIKA MEŽICA Z GOSTOM OTOM PESTNERJEM</text:p>
      <text:p text:style-name="P21">TELOVADNICA OŠ ČRNA<text:s/></text:p>
      <text:p text:style-name="P22"/>
      <text:p text:style-name="P23">PETEK, 12. 12. 2014, OB 17. URI</text:p>
      <text:p text:style-name="P24">OBELEŽITEV 65. LETNICE PLANINSKEGA DRUŠTVA ČRNA S PREDAVANJEM GREGORJA LAČNA <text:s/>V KULTURNEM<text:s/>DOMU Z OTVORITVIJO RAZSTAVE V GASILSKEM DOMU</text:p>
      <text:p text:style-name="P25">KULTURNI DOM ČRNA, GASILSKI DOM ČRNA</text:p>
      <text:p text:style-name="P26"/>
      <text:p text:style-name="P27">PETEK, 12. 12. 2014, OB 18. URI</text:p>
      <text:p text:style-name="P28">SREČANJE STAROSTNIKOV KRAJEVNE SKUPNOSTI ŽERJAV</text:p>
      <text:p text:style-name="P29">DELAVSKI DOM ŽERJAV</text:p>
      <text:soft-page-break/>
      <text:p text:style-name="P30">SOBOTA, 13. 12. 2014, OD 16. URE DALJE</text:p>
      <text:p text:style-name="P31">BOŽIČNO-NOVOLETNI SEJEM NA VASI</text:p>
      <text:p text:style-name="P32">CENTER ČRNE</text:p>
      <text:p text:style-name="P33"/>
      <text:p text:style-name="P34">SOBOTA, 13. 12. 2014, OB 18. URI<text:s/></text:p>
      <text:p text:style-name="P35">ČEZ GORO K OČETU (NOČNI POHOD) – NASTOP ČRNJANSKIH HARMONIKAŠEV</text:p>
      <text:p text:style-name="P36">CENTER ČRNE</text:p>
      <text:p text:style-name="P37"/>
      <text:p text:style-name="P38">TOREK, 16. 12. 2014, OB 10. URI<text:s/></text:p>
      <text:p text:style-name="P39">OTVORITEV RAZSTAVE <text:s/>ŠPORTNIKI CUDV ČRNA NA KOROŠKEM<text:s/><text:s/>NA SVETOVNIH IGRAH SPECIALNE OLIMPIJADE</text:p>
      <text:p text:style-name="P40">(razstava<text:s/>bo na ogled do 10. 1. 2015)</text:p>
      <text:p text:style-name="P41">GALERIJA KULTURNEGA DOMA ČRNA</text:p>
      <text:p text:style-name="P42"/>
      <text:p text:style-name="P43">SREDA, 17. 12. 2014, OB 17. URI</text:p>
      <text:p text:style-name="P44">KRAJŠA GLEDALIŠKA IGRA ROMEO IN JULIJA <text:s/>S ČAJANKO VAROVANCEV CUDV ČRNA</text:p>
      <text:p text:style-name="P45">KULTURNI DOM ČRNA<text:s/></text:p>
      <text:p text:style-name="P46"/>
      <text:p text:style-name="P47">ČETRTEK, 18. 12. 2014, OB 14.30 URI</text:p>
      <text:p text:style-name="P48">RAZGLASITEV ŠPORTNIKA LETA CUDV ČRNA</text:p>
      <text:p text:style-name="P49"><text:span text:style-name="T50">KULTURNI DOM ČRNA</text:span></text:p>
      <text:p text:style-name="P51"/>
      <text:p text:style-name="P52">PETEK, 19. 12. 2014, OB 8.00</text:p>
      <text:p text:style-name="P53">BETLEHEMSKA LUČ</text:p>
      <text:p text:style-name="P54">OBČINA ČRNA<text:s/></text:p>
      <text:p text:style-name="P55"/>
      <text:p text:style-name="P56">SOBOTA, 20. 12. 2014, OB 20.30 URI</text:p>
      <text:p text:style-name="P57">SANDI MILER DJ<text:s/></text:p>
      <text:p text:style-name="P58">CENTER ČRNE<text:s/></text:p>
      <text:p text:style-name="P59"/>
      <text:p text:style-name="P60">TOREK, 23. 12. 2014, OD 17. URE DALJE</text:p>
      <text:p text:style-name="P61"><text:span text:style-name="T62">BOŽIČEK IN DEDEK MRAZ NA VASI (<text:s/></text:span><text:span text:style-name="T63">17.00 LAMPREČE, <text:s text:c="3"/>17. 15. PRISTAVA, <text:s text:c="3"/>17.</text:span><text:span text:style-name="T64">30 <text:s/>RUDARJEVO, <text:s text:c="3"/>17. 45 MUŠENIK, <text:s text:c="2"/>18.00 CENTER ČRNE)</text:span></text:p>
      <text:p text:style-name="P65"/>
      <text:p text:style-name="P66">TOREK, 23. 12. 2014, OB 18. URI</text:p>
      <text:p text:style-name="P67">S PESMIJO IN PLESOM V NOVO LETO</text:p>
      <text:p text:style-name="P68">CENTER ČRNE</text:p>
      <text:p text:style-name="P69"/>
      <text:p text:style-name="P70">PETEK, 26. 12. 2014, OB 16. URI</text:p>
      <text:p text:style-name="P71">DEDEK MRAZ V ŽERJAVU</text:p>
      <text:p text:style-name="P72">DELAVSKI DOM ŽERJAV</text:p>
      <text:p text:style-name="P73"/>
      <text:p text:style-name="P74">PETEK, 26. 12. 2014, OB 17.00 URI</text:p>
      <text:p text:style-name="P75">ŽIVE JASLICE</text:p>
      <text:p text:style-name="P76">CENTER ČRNE</text:p>
      <text:p text:style-name="P77"/>
      <text:p text:style-name="P78">PETEK, 26. 12. 2014<text:s/></text:p>
      <text:p text:style-name="P79">CELODNEVNI BOŽIČNO – NOVOLETNI TURNIR V MALEM NOGOMETU</text:p>
      <text:p text:style-name="P80">TELOVADNICA OŠ</text:p>
      <text:p text:style-name="P81"/>
      <text:p text:style-name="P82">SOBOTA, 27. 12. 2014, OB <text:s/>19. URI</text:p>
      <text:p text:style-name="P83">OBELEŽITEV<text:s/>DNEVA SAMOSTOJNOSTI IN ENOTNOSTI TER KONCERT DITKE ČEPIN</text:p>
      <text:p text:style-name="P84">KULTURNI DOM ČRNA<text:s/></text:p>
      <text:p text:style-name="P85"/>
      <text:p text:style-name="P86">NEDELJA, 28. 12. 2014, OB 17. OO</text:p>
      <text:p text:style-name="P87">DEDEK MRAZ S PREDSTAVO</text:p>
      <text:p text:style-name="P88">KULTURNI DOM ČRNA<text:s/></text:p>
      <text:p text:style-name="P89"/>
      <text:p text:style-name="P90"/>
      <text:p text:style-name="P91">PONEDELJEK, 29. 12. 2014, OB <text:s/>20. URI</text:p>
      <text:p text:style-name="P92">KONCERT RIFF BAND Z GOSTOMA ADRIJANO KAMNIK IN ANEJEM PILETIČEM</text:p>
      <text:p text:style-name="P93">KULTURNI DOM ČRNA<text:s/></text:p>
      <text:p text:style-name="P94"/>
      <text:p text:style-name="P95"/>
      <text:p text:style-name="P96"/>
      <text:soft-page-break/>
      <text:p text:style-name="P97">SREDA, 31. 12. 2014, OD 22. URE DALJE</text:p>
      <text:p text:style-name="P98">SILVESTROVANJE NA PROSTEM</text:p>
      <text:p text:style-name="P99">CENTER ČRNE<text:s/></text:p>
      <text:p text:style-name="P100"/>
      <text:p text:style-name="P101"/>
      <text:p text:style-name="P102">PETEK, 9. 1. 2015, OB 18. URI</text:p>
      <text:p text:style-name="P103">BOŽIČNO-NOVOLETNI KONCERT Z MOZIRSKIMI KOLEDNIKI IN MePZ ŽUPNIJE ČRNA<text:s/></text:p>
      <text:p text:style-name="P104">CERKEV SV. OŽBOLTA</text:p>
      <text:p text:style-name="P105"/>
      <text:p text:style-name="P106">V ČASU PRIREDITEV BO NA VASI ODPRT<text:s/>ČEBELNJAK S ČEBELARSKIMI<text:s/>IZDELKI.</text:p>
      <text:p text:style-name="P107"/>
      <text:p text:style-name="P108"><text:span text:style-name="T109">SREČ</text:span><text:span text:style-name="T110">NO IN ZDRAVO 201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l" fo:country="SI" style:language-asian="en" style:country-asian="US" style:language-complex="ar" style:country-complex="SA" style:text-combine="none" fo:hyphenate="true"/>
    </style:default-style>
    <style:style style:name="Navaden" style:display-name="Navaden" style:family="paragraph">
      <style:text-properties fo:hyphenate="false"/>
    </style:style>
    <style:style style:name="Privzetapisavaodstavka" style:display-name="Privzeta pisava odstavka" style:family="text"/>
    <style:style style:name="Glava" style:display-name="Glava" style:family="paragraph" style:parent-style-name="Navaden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GlavaZnak" style:display-name="Glava Znak" style:family="text" style:parent-style-name="Privzetapisavaodstavka"/>
    <style:style style:name="Noga" style:display-name="Noga" style:family="paragraph" style:parent-style-name="Navaden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ogaZnak" style:display-name="Noga Znak" style:family="text" style:parent-style-name="Privzetapisavaodstavka"/>
    <style:style style:name="Besedilooblačka" style:display-name="Besedilo oblačka" style:family="paragraph" style:parent-style-name="Navaden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esedilooblačkaZnak" style:display-name="Besedilo oblačka Znak" style:family="text" style:parent-style-name="Privzetapisavaodstavka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827in" fo:margin-left="0.9847in" fo:margin-bottom="0.7479in" fo:margin-right="0.688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Občinačrna</meta:initial-creator>
    <dc:creator>Občinačrna</dc:creator>
    <meta:creation-date>2014-11-29T09:54:00Z</meta:creation-date>
    <dc:date>2014-12-05T11:33:00Z</dc:date>
    <meta:print-date>2014-12-03T12:39:00Z</meta:print-date>
    <meta:template xlink:href="Normal" xlink:type="simple"/>
    <meta:editing-cycles>37</meta:editing-cycles>
    <meta:editing-duration>PT960S</meta:editing-duration>
    <meta:document-statistic meta:page-count="4" meta:paragraph-count="5" meta:word-count="402" meta:character-count="2689" meta:row-count="19" meta:non-whitespace-character-count="2292"/>
  </office:meta>
</office:document-meta>
</file>